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00000013A000000CA22B83ED2D8E50162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Serif" svg:font-family="FreeSerif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text-properties style:font-name="FreeSerif" fo:font-size="10pt" fo:font-style="normal" fo:font-weight="normal" officeooo:paragraph-rsid="001534ef" style:font-size-asian="8.75pt" style:font-style-asian="normal" style:font-weight-asian="normal" style:font-size-complex="10pt"/>
    </style:style>
    <style:style style:name="fr1" style:family="graphic" style:parent-style-name="Graphics">
      <style:graphic-properties style:vertical-pos="from-top" style:vertical-rel="paragraph" style:horizontal-pos="from-left" style:horizontal-rel="paragraph" fo:padding="0cm" fo:border="0.0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fo:padding="0cm" fo:border-left="0.06pt solid #000000" fo:border-right="none" fo:border-top="0.06pt solid #000000" fo:border-bottom="0.0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fo:padding="0cm" fo:border-left="0.06pt solid #000000" fo:border-right="0.06pt solid #000000" fo:border-top="0.06pt solid #000000" fo:border-bottom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fo:padding="0cm" fo:border-left="0.06pt solid #000000" fo:border-right="none" fo:border-top="0.06pt solid #000000" fo:border-bottom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vertical-pos="from-top" style:vertical-rel="paragraph" style:horizontal-pos="from-left" style:horizontal-rel="paragraph" fo:padding="0cm" fo:border-left="0.06pt solid #000000" fo:border-right="0.06pt solid #000000" fo:border-top="0.06pt solid #000000" fo:border-bottom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4" draw:name="Bild1" text:anchor-type="char" svg:x="0.104cm" svg:y="0.102cm" svg:width="8.308cm" svg:height="5.345cm" draw:z-index="0"><draw:image xlink:href="Pictures/100000000000013A000000CA22B83ED2D8E50162.png" xlink:type="simple" xlink:show="embed" xlink:actuate="onLoad" draw:mime-type="image/png"/></draw:frame><draw:frame draw:style-name="fr5" draw:name="Bild2" text:anchor-type="char" svg:x="8.41cm" svg:y="0.101cm" svg:width="8.308cm" svg:height="5.345cm" draw:z-index="1"><draw:image xlink:href="Pictures/100000000000013A000000CA22B83ED2D8E50162.png" xlink:type="simple" xlink:show="embed" xlink:actuate="onLoad" draw:mime-type="image/png"/></draw:frame><draw:frame draw:style-name="fr4" draw:name="Bild3" text:anchor-type="char" svg:x="0.104cm" svg:y="5.445cm" svg:width="8.308cm" svg:height="5.345cm" draw:z-index="2"><draw:image xlink:href="Pictures/100000000000013A000000CA22B83ED2D8E50162.png" xlink:type="simple" xlink:show="embed" xlink:actuate="onLoad" draw:mime-type="image/png"/></draw:frame><draw:frame draw:style-name="fr3" draw:name="Bild4" text:anchor-type="char" svg:x="8.41cm" svg:y="5.445cm" svg:width="8.308cm" svg:height="5.345cm" draw:z-index="3"><draw:image xlink:href="Pictures/100000000000013A000000CA22B83ED2D8E50162.png" xlink:type="simple" xlink:show="embed" xlink:actuate="onLoad" draw:mime-type="image/png"/></draw:frame><draw:frame draw:style-name="fr4" draw:name="Bild5" text:anchor-type="char" svg:x="0.104cm" svg:y="10.788cm" svg:width="8.308cm" svg:height="5.345cm" draw:z-index="4"><draw:image xlink:href="Pictures/100000000000013A000000CA22B83ED2D8E50162.png" xlink:type="simple" xlink:show="embed" xlink:actuate="onLoad" draw:mime-type="image/png"/></draw:frame><draw:frame draw:style-name="fr3" draw:name="Bild6" text:anchor-type="char" svg:x="8.41cm" svg:y="10.788cm" svg:width="8.308cm" svg:height="5.345cm" draw:z-index="5"><draw:image xlink:href="Pictures/100000000000013A000000CA22B83ED2D8E50162.png" xlink:type="simple" xlink:show="embed" xlink:actuate="onLoad" draw:mime-type="image/png"/></draw:frame><draw:frame draw:style-name="fr4" draw:name="Bild7" text:anchor-type="char" svg:x="0.104cm" svg:y="16.131cm" svg:width="8.308cm" svg:height="5.345cm" draw:z-index="6"><draw:image xlink:href="Pictures/100000000000013A000000CA22B83ED2D8E50162.png" xlink:type="simple" xlink:show="embed" xlink:actuate="onLoad" draw:mime-type="image/png"/></draw:frame><draw:frame draw:style-name="fr3" draw:name="Bild8" text:anchor-type="char" svg:x="8.41cm" svg:y="16.131cm" svg:width="8.308cm" svg:height="5.345cm" draw:z-index="7"><draw:image xlink:href="Pictures/100000000000013A000000CA22B83ED2D8E50162.png" xlink:type="simple" xlink:show="embed" xlink:actuate="onLoad" draw:mime-type="image/png"/></draw:frame><draw:frame draw:style-name="fr2" draw:name="Bild9" text:anchor-type="char" svg:x="0.104cm" svg:y="21.474cm" svg:width="8.308cm" svg:height="5.345cm" draw:z-index="8"><draw:image xlink:href="Pictures/100000000000013A000000CA22B83ED2D8E50162.png" xlink:type="simple" xlink:show="embed" xlink:actuate="onLoad" draw:mime-type="image/png"/></draw:frame><draw:frame draw:style-name="fr1" draw:name="Bild10" text:anchor-type="char" svg:x="8.41cm" svg:y="21.474cm" svg:width="8.308cm" svg:height="5.345cm" draw:z-index="9"><draw:image xlink:href="Pictures/100000000000013A000000CA22B83ED2D8E50162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Serif" svg:font-family="FreeSerif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de" fo:country="DE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Frame_20_contents" style:display-name="Frame contents" style:family="paragraph" style:parent-style-name="Standard" style:class="extra"/>
    <style:style style:name="Text" style:family="paragraph" style:parent-style-name="Caption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01cm" fo:margin-bottom="0.801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7-11-04T12:24:40.938150264</meta:creation-date>
    <dc:date>2026-08-02T11:35:52.328505242</dc:date>
    <meta:editing-duration>PT1H19M10S</meta:editing-duration>
    <meta:editing-cycles>16</meta:editing-cycles>
    <meta:generator>LibreOffice/7.3.7.2$Linux_X86_64 LibreOffice_project/30$Build-2</meta:generator>
    <meta:print-date>2022-08-04T17:03:22.414612520</meta:print-date>
    <meta:document-statistic meta:table-count="0" meta:image-count="10" meta:object-count="0" meta:page-count="1" meta:paragraph-count="0" meta:word-count="0" meta:character-count="0" meta:non-whitespace-character-count="0"/>
  </office:meta>
</office:document-meta>
</file>